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formx="urn:openoffice:names:experimental:ooxml-odf-interop:xmlns:form:1.0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Heading_20_1">
      <style:paragraph-properties fo:line-height="100%" fo:text-align="center" style:justify-single-word="false" loext:paragraph-composer="false"/>
      <style:text-properties fo:font-size="18pt" style:font-size-asian="18pt" style:font-size-complex="18pt"/>
    </style:style>
    <style:style style:name="P2" style:family="paragraph" style:parent-style-name="Text_20_body">
      <style:paragraph-properties fo:line-height="100%" fo:text-align="center" style:justify-single-word="false" loext:paragraph-composer="false"/>
      <style:text-properties fo:font-size="11pt" style:font-size-asian="11pt" style:font-size-complex="11pt"/>
    </style:style>
    <style:style style:name="P3" style:family="paragraph" style:parent-style-name="Standard">
      <style:paragraph-properties fo:text-align="justify" style:justify-single-word="false" loext:paragraph-composer="false"/>
      <style:text-properties officeooo:paragraph-rsid="00061e31"/>
    </style:style>
    <style:style style:name="P4" style:family="paragraph" style:parent-style-name="Standard">
      <style:paragraph-properties fo:text-align="justify" style:justify-single-word="false" loext:paragraph-composer="false"/>
    </style:style>
    <style:style style:name="P5" style:family="paragraph" style:parent-style-name="Standard">
      <style:paragraph-properties fo:text-align="justify" style:justify-single-word="false" loext:paragraph-composer="false"/>
      <style:text-properties fo:font-size="6pt" style:font-size-asian="5.25pt" style:font-size-complex="6pt"/>
    </style:style>
    <style:style style:name="P6" style:family="paragraph" style:parent-style-name="Standard">
      <style:paragraph-properties fo:text-align="center" style:justify-single-word="false" loext:paragraph-composer="false"/>
      <style:text-properties fo:font-weight="bold" style:font-weight-asian="bold" style:font-weight-complex="bold"/>
    </style:style>
    <style:style style:name="P7" style:family="paragraph" style:parent-style-name="Standard">
      <style:paragraph-properties fo:text-align="center" style:justify-single-word="false" loext:paragraph-composer="false"/>
      <style:text-properties fo:font-size="6pt" style:font-size-asian="5.25pt" style:font-size-complex="6pt"/>
    </style:style>
    <style:style style:name="P8" style:family="paragraph" style:parent-style-name="Standard">
      <style:paragraph-properties fo:text-align="justify" style:justify-single-word="false" loext:paragraph-composer="false"/>
      <style:text-properties fo:font-size="10pt" style:font-size-asian="10pt" style:font-size-complex="10pt"/>
    </style:style>
    <style:style style:name="T1" style:family="text">
      <style:text-properties officeooo:rsid="0005dfac"/>
    </style:style>
    <style:style style:name="T2" style:family="text">
      <style:text-properties officeooo:rsid="00076296"/>
    </style:style>
    <style:style style:name="T3" style:family="text">
      <style:text-properties officeooo:rsid="00061e3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ATTESTAZIONE DI FREQUENZA E QUIETANZA DELLE SOMME INCASSATE</text:h>
      <text:p text:style-name="P2">(da compilare a cura del soggetto gestore del Centro Estivo)</text:p>
      <text:p text:style-name="P3">Il/La sottoscritto/a _____________________________________________ nato/a a __________________________ il ___________________________ Codice Fiscale _________________________________________________ in qualità di Legale Rappresentante del soggetto gestore __________________________________________________ Codice Fiscale/P. IVA ___________________________________________ con sede in ___________________________________________ <text:s text:c="5"/>Telefono _____________________ E-mail ___________________________</text:p>
      <text:p text:style-name="P4">consapevole delle responsabilità previste dagli artt. 75 e 76 del D.P.R. n. 445/2000 in caso di dichiarazioni mendaci,</text:p>
      <text:p text:style-name="P5"/>
      <text:p text:style-name="P6">ATTESTA</text:p>
      <text:p text:style-name="P7"/>
      <text:p text:style-name="P4">che il/la minore nato/a a __________________________ il __________________________ Codice Fiscale _________________________________________________ <text:span text:style-name="T1">residente a Ittiri in via _____________________ </text:span>ha frequentato il Centro Estivo denominato <text:span text:style-name="T2">______________________________________________________________________</text:span></text:p>
      <text:p text:style-name="P4">nel periodo dal <text:span text:style-name="Strong_20_Emphasis">/</text:span>/_______ al <text:span text:style-name="Strong_20_Emphasis">/</text:span>/_______ per complessivi n. ______ giorni <text:span text:style-name="T2">e/o n. ________ </text:span>settimane di frequenza.</text:p>
      <text:p text:style-name="P5"/>
      <text:p text:style-name="P6">ATTESTA ALTRESÌ</text:p>
      <text:p text:style-name="P5"/>
      <text:p text:style-name="P4">che per la suddetta frequenza è stato corrisposto dal genitore/esercente la responsabilità genitoriale</text:p>
      <text:p text:style-name="P4">Sig./Sig.ra __________________________________________ Codice Fiscale _________________________________________________ l'importo complessivo di € _____________________________ a saldo delle quote dovute per la partecipazione del minore alle attività del Centro Estivo.</text:p>
      <text:p text:style-name="P5"/>
      <text:p text:style-name="P6">DICHIARA</text:p>
      <text:p text:style-name="P5"/>
      <text:p text:style-name="P4">□ che l'importo sopra indicato è stato integralmente incassato;</text:p>
      <text:p text:style-name="P4">□ che per l'importo incassato è stata emessa la seguente documentazione fiscale:</text:p>
      <text:p text:style-name="P4">Tipo documento:</text:p>
      <text:p text:style-name="P3">□ <text:span text:style-name="T3">fattura</text:span></text:p>
      <text:p text:style-name="P3">□ <text:span text:style-name="T3">ricevuta </text:span>fiscale</text:p>
      <text:p text:style-name="P3">□ <text:span text:style-name="T3">ricevuta non fiscale</text:span></text:p>
      <text:p text:style-name="P4">Numero __________________ Data _____________<text:span text:style-name="T3">___</text:span> Importo € _________________________</text:p>
      <text:p text:style-name="P4">□ che il pagamento è avvenuto mediante:</text:p>
      <text:p text:style-name="P4">☐ bonifico bancario/postale;</text:p>
      <text:p text:style-name="P4">☐ POS/carta di pagamento;</text:p>
      <text:p text:style-name="P4">☐ contanti;</text:p>
      <text:p text:style-name="P4">☐ altro (specificare) __________________________________________.</text:p>
      <text:p text:style-name="P4">La presente attestazione viene rilasciata ai fini della richiesta del contributo comunale per la frequenza ai Centri Estivi.</text:p>
      <text:p text:style-name="P5"/>
      <text:p text:style-name="P4">Luogo e data __________________________</text:p>
      <text:p text:style-name="P5"/>
      <text:p text:style-name="P4"><text:tab/><text:tab/><text:tab/><text:tab/><text:tab/><text:tab/><text:tab/><text:tab/><text:tab/>Il Legale Rappresentante</text:p>
      <text:p text:style-name="P4"><text:tab/><text:tab/><text:tab/><text:tab/><text:tab/><text:tab/><text:tab/><text:tab/><text:tab/>(Timbro e firma)</text:p>
      <text:p text:style-name="P4"/>
      <text:p text:style-name="P8">Allegare copia del documento di identità del sottoscrittore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css3t="http://www.w3.org/TR/css3-text/" xmlns:dom="http://www.w3.org/2001/xml-events" xmlns:grddl="http://www.w3.org/2003/g/data-view#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 loext:hyphenation-compound-remain-char-count="2" loext:hyphenation-compound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16T16:47:27.259893900</meta:creation-date>
    <dc:date>2026-09-04T11:04:44.692826200</dc:date>
    <meta:editing-duration>PT17M25S</meta:editing-duration>
    <meta:editing-cycles>5</meta:editing-cycles>
    <meta:generator>LibreOffice/26.8.0.3$Windows_X86_64 LibreOffice_project/bce0998afefdbc355585ca324285661a2170ba77</meta:generator>
    <meta:print-date>2026-07-02T09:31:21.526885000</meta:print-date>
    <meta:document-statistic meta:table-count="0" meta:image-count="0" meta:object-count="0" meta:page-count="1" meta:paragraph-count="28" meta:word-count="246" meta:character-count="2296" meta:non-whitespace-character-count="2054"/>
  </office:meta>
</office:document-meta>
</file>